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2">
      <style:text-properties loext:padding="0.049cm" loext:border="0.06pt solid #e5e7eb"/>
    </style:style>
    <style:style style:name="P2" style:family="paragraph" style:parent-style-name="Text_20_body">
      <style:paragraph-properties fo:margin-left="0cm" fo:margin-right="0cm" fo:text-indent="0cm" style:auto-text-indent="false" fo:padding="0.049cm" fo:border="0.06pt solid #e5e7eb"/>
      <style:text-properties loext:padding="0.049cm" loext:border="0.06pt solid #e5e7eb"/>
    </style:style>
    <style:style style:name="P3" style:family="paragraph" style:parent-style-name="Text_20_body" style:list-style-name="L1">
      <style:paragraph-properties fo:margin-left="0cm" fo:margin-right="0cm" fo:margin-top="0cm" fo:margin-bottom="0cm" style:contextual-spacing="false" fo:text-indent="0cm" style:auto-text-indent="false" fo:padding="0.049cm" fo:border="0.06pt solid #e5e7eb"/>
      <style:text-properties loext:padding="0.049cm" loext:border="0.06pt solid #e5e7eb"/>
    </style:style>
    <style:style style:name="P4" style:family="paragraph" style:parent-style-name="Text_20_body" style:list-style-name="L1">
      <style:paragraph-properties fo:margin-left="0cm" fo:margin-right="0cm" fo:text-indent="0cm" style:auto-text-indent="false" fo:padding="0.049cm" fo:border="0.06pt solid #e5e7eb"/>
      <style:text-properties loext:padding="0.049cm" loext:border="0.06pt solid #e5e7eb"/>
    </style:style>
    <style:style style:name="P5" style:family="paragraph" style:parent-style-name="Text_20_body" style:list-style-name="L2">
      <style:paragraph-properties fo:margin-left="0cm" fo:margin-right="0cm" fo:margin-top="0cm" fo:margin-bottom="0cm" style:contextual-spacing="false" fo:text-indent="0cm" style:auto-text-indent="false" fo:padding="0.049cm" fo:border="0.06pt solid #e5e7eb"/>
      <style:text-properties loext:padding="0.049cm" loext:border="0.06pt solid #e5e7eb"/>
    </style:style>
    <style:style style:name="P6" style:family="paragraph" style:parent-style-name="Text_20_body" style:list-style-name="L2">
      <style:paragraph-properties fo:margin-left="0cm" fo:margin-right="0cm" fo:text-indent="0cm" style:auto-text-indent="false" fo:padding="0.049cm" fo:border="0.06pt solid #e5e7eb"/>
      <style:text-properties loext:padding="0.049cm" loext:border="0.06pt solid #e5e7eb"/>
    </style:style>
    <style:style style:name="P7" style:family="paragraph" style:parent-style-name="Heading_20_2">
      <style:paragraph-properties fo:margin-left="0cm" fo:margin-right="0cm" fo:text-indent="0cm" style:auto-text-indent="false" fo:padding="0.049cm" fo:border="0.06pt solid #e5e7eb"/>
      <style:text-properties loext:padding="0.049cm" loext:border="0.06pt solid #e5e7eb"/>
    </style:style>
    <style:style style:name="T1" style:family="text">
      <style:text-properties officeooo:rsid="0012bbc4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Compte rendu IA</text:h>
      <text:p text:style-name="P2">Cette conférence d'Ovniparis était consacrée au dossier <text:span text:style-name="T1">UMMO</text:span>, avec Denis Den<text:span text:style-name="T1">ocla</text:span> comme invité principal. Après quelques difficultés techniques de son et de connexion liées notamment à la chaleur, un sondage a été réalisé auprès des participants sur l'authenticité du dossier, la majorité estimant qu'il ne s'agissait pas d'un canular. </text:p>
      <text:p text:style-name="P2">Denis Den<text:span text:style-name="T1">ocla</text:span> a présenté ses recherches sur le dossier <text:span text:style-name="T1">UMMO </text:span><text:s/>en détaillant :</text:p>
      <text:list text:style-name="L1">
        <text:list-item>
          <text:p text:style-name="P3">les méthodes ayant permis d'identifier plusieurs faussaires au fil des années grâce à l'analyse linguistique ;</text:p>
        </text:list-item>
        <text:list-item>
          <text:p text:style-name="P3">l'historique des documents attribués au dossier <text:span text:style-name="T1">UMMO</text:span> ;</text:p>
        </text:list-item>
        <text:list-item>
          <text:p text:style-name="P3">le rôle des intermédiaires ("mécanographes") dans la diffusion des informations ;</text:p>
        </text:list-item>
        <text:list-item>
          <text:p text:style-name="P4">plusieurs témoignages et anecdotes issus de ses investigations. 1</text:p>
        </text:list-item>
      </text:list>
      <text:p text:style-name="P2">La réunion a ensuite abordé différents thèmes liés au dossier :</text:p>
      <text:list text:style-name="L2">
        <text:list-item>
          <text:p text:style-name="P5">les recherches sur les « trois Pierres » et les contacts supposés avec les entités <text:span text:style-name="T1">UMMO</text:span> ;</text:p>
        </text:list-item>
        <text:list-item>
          <text:p text:style-name="P5">la description de la planète <text:span text:style-name="T1">Um</text:span>mo, de ses habitants, de leur organisation sociale et de leur environnement ;</text:p>
        </text:list-item>
        <text:list-item>
          <text:p text:style-name="P6">des discussions sur les visiteurs extraterrestres, la cosmologie, les voyages spatiaux et diverses hypothèses avancées par Denis concernant les civilisations extraterrestres et leurs interactions avec l'humanité. </text:p>
        </text:list-item>
      </text:list>
      <text:p text:style-name="P2">La conférence s'est terminée par des échanges avec les participants sur différents aspects scientifiques, historiques et spéculatifs liés au dossier <text:span text:style-name="T1">UMMO</text:span>, Patrice annonçant que l'enregistrement serait publié ultérieurement sur YouTube.</text:p>
      <text:h text:style-name="P7" text:outline-level="2"/>
      <text:p text:style-name="P2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13T13:14:03.890330600</meta:creation-date>
    <dc:date>2026-07-13T13:18:37.456867900</dc:date>
    <meta:editing-duration>PT4M33S</meta:editing-duration>
    <meta:editing-cycles>1</meta:editing-cycles>
    <meta:document-statistic meta:table-count="0" meta:image-count="0" meta:object-count="0" meta:page-count="1" meta:paragraph-count="12" meta:word-count="218" meta:character-count="1451" meta:non-whitespace-character-count="1249"/>
    <meta:generator>LibreOffice/26.2.4.2$Windows_X86_64 LibreOffice_project/0229ac93fcf0d7cbc6376066c6f35021cef002dc</meta:generator>
  </office:meta>
</office:document-meta>
</file>